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/>
    </style:style>
    <style:style style:name="P2" style:parent-style-name="Standard" style:family="paragraph">
      <style:paragraph-properties fo:text-align="center"/>
    </style:style>
    <style:style style:name="P3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4" style:parent-style-name="Standard" style:family="paragraph">
      <style:text-properties fo:font-weight="bold" style:font-weight-asian="bold" style:font-weight-complex="bold"/>
    </style:style>
    <style:style style:name="P5" style:parent-style-name="Standard" style:family="paragraph">
      <style:text-properties fo:font-weight="bold" style:font-weight-asian="bold" style:font-weight-complex="bold"/>
    </style:style>
    <style:style style:name="P6" style:parent-style-name="Standard" style:family="paragraph">
      <style:text-properties fo:font-weight="bold" style:font-weight-asian="bold" style:font-weight-complex="bold"/>
    </style:style>
    <style:style style:name="P7" style:parent-style-name="Standard" style:family="paragraph">
      <style:text-properties fo:font-weight="bold" style:font-weight-asian="bold" style:font-weight-complex="bold"/>
    </style:style>
    <style:style style:name="P8" style:parent-style-name="Standard" style:family="paragraph">
      <style:text-properties fo:font-weight="bold" style:font-weight-asian="bold" style:font-weight-complex="bold"/>
    </style:style>
    <style:style style:name="P9" style:parent-style-name="Standard" style:list-style-name="LFO1" style:family="paragraph"/>
    <style:style style:name="P10" style:parent-style-name="Standard" style:list-style-name="LFO2" style:family="paragraph"/>
    <style:style style:name="P11" style:parent-style-name="Standard" style:family="paragraph">
      <style:text-properties fo:font-weight="bold" style:font-weight-asian="bold" style:font-weight-complex="bold"/>
    </style:style>
    <style:style style:name="P12" style:parent-style-name="Standard" style:family="paragraph">
      <style:text-properties fo:font-weight="bold" style:font-weight-asian="bold" style:font-weight-complex="bold"/>
    </style:style>
    <style:style style:name="P13" style:parent-style-name="Standard" style:family="paragraph">
      <style:text-properties fo:font-weight="bold" style:font-weight-asian="bold" style:font-weight-complex="bold"/>
    </style:style>
    <style:style style:name="P14" style:parent-style-name="Standard" style:family="paragraph">
      <style:text-properties fo:font-weight="bold" style:font-weight-asian="bold" style:font-weight-complex="bold"/>
    </style:style>
    <style:style style:name="P15" style:parent-style-name="Standard" style:family="paragraph">
      <style:text-properties fo:font-weight="bold" style:font-weight-asian="bold" style:font-weight-complex="bold"/>
    </style:style>
    <style:style style:name="P16" style:parent-style-name="Standard" style:family="paragraph">
      <style:text-properties fo:font-weight="bold" style:font-weight-asian="bold" style:font-weight-complex="bold"/>
    </style:style>
    <style:style style:name="P17" style:parent-style-name="Standard" style:family="paragraph">
      <style:text-properties fo:font-weight="bold" style:font-weight-asian="bold" style:font-weight-complex="bold"/>
    </style:style>
    <style:style style:name="P18" style:parent-style-name="Standard" style:family="paragraph">
      <style:text-properties fo:font-weight="bold" style:font-weight-asian="bold" style:font-weight-complex="bold"/>
    </style:style>
    <style:style style:name="P19" style:parent-style-name="Standard" style:family="paragraph">
      <style:text-properties fo:font-weight="bold" style:font-weight-asian="bold" style:font-weight-complex="bold"/>
    </style:style>
    <style:style style:name="P20" style:parent-style-name="Standard" style:family="paragraph">
      <style:text-properties fo:font-weight="bold" style:font-weight-asian="bold" style:font-weight-complex="bold"/>
    </style:style>
    <style:style style:name="P21" style:parent-style-name="Standard" style:family="paragraph">
      <style:text-properties fo:font-weight="bold" style:font-weight-asian="bold" style:font-weight-complex="bold"/>
    </style:style>
    <style:style style:name="P22" style:parent-style-name="Standard" style:family="paragraph">
      <style:text-properties fo:font-weight="bold" style:font-weight-asian="bold" style:font-weight-complex="bold"/>
    </style:style>
    <style:style style:name="P23" style:parent-style-name="Standard" style:family="paragraph">
      <style:text-properties fo:font-weight="bold" style:font-weight-asian="bold" style:font-weight-complex="bold"/>
    </style:style>
    <style:style style:name="P24" style:parent-style-name="Standard" style:family="paragraph">
      <style:text-properties fo:font-weight="bold" style:font-weight-asian="bold" style:font-weight-complex="bold"/>
    </style:style>
    <style:style style:name="P25" style:parent-style-name="Standard" style:family="paragraph">
      <style:text-properties fo:font-weight="bold" style:font-weight-asian="bold" style:font-weight-complex="bold"/>
    </style:style>
    <style:style style:name="P26" style:parent-style-name="Standard" style:family="paragraph">
      <style:text-properties fo:font-weight="bold" style:font-weight-asian="bold" style:font-weight-complex="bold"/>
    </style:style>
  </office:automatic-styles>
  <office:body>
    <office:text text:use-soft-page-breaks="true">
      <text:p text:style-name="P1">Library Board Meeting</text:p>
      <text:p text:style-name="P2">July 22, 2026</text:p>
      <text:p text:style-name="P3"/>
      <text:p text:style-name="Standard">Members Present: Elizabeth Kundert, Grace Knutson, Elizabeth Steele, Charlotte Tesch, Sarah Kyrie</text:p>
      <text:p text:style-name="Standard">Members Absent: Joe Cockroft</text:p>
      <text:p text:style-name="P4"/>
      <text:p text:style-name="Standard">Call to order: 5:05p.m.</text:p>
      <text:p text:style-name="P5"/>
      <text:p text:style-name="Standard">Treasurer's Report</text:p>
      <text:p text:style-name="Standard">Kundert reported: total<text:s/>income $2,000.00, total expenses $2375.00, ending balance $2,215.66. Steele moved and Tesch seconded to approve the treasurer's report. <text:s/>The motion passed 4-0.</text:p>
      <text:p text:style-name="P6"/>
      <text:p text:style-name="Standard">Secretary's Report</text:p>
      <text:p text:style-name="Standard">In the May 27, 2026 minutes, <text:s/>Joe Cockroft's last name was spelled incorrectly when he moved to approve the secretary's report. <text:s/>Kundert moved and Steele seconded to approve the secretary's minutes with the correction of Joe Cockrell to Joe Cockroft. <text:s/>The motion passed 4-0.</text:p>
      <text:p text:style-name="P7"/>
      <text:p text:style-name="Standard">Business</text:p>
      <text:p text:style-name="Standard">none</text:p>
      <text:p text:style-name="P8"/>
      <text:p text:style-name="Standard">Director's Report</text:p>
      <text:p text:style-name="Standard"><text:tab/>a. Update on<text:s/>programs and upcoming programs</text:p>
      <text:p text:style-name="Standard"><text:tab/>Kyrie reported that the summer reading program is going well. <text:s/>Three of the programs were</text:p>
      <text:p text:style-name="Standard"><text:tab/>held at the school because of the weather. <text:s/>Reading logs may be turned in until the end of</text:p>
      <text:p text:style-name="Standard"><text:tab/>August. Upcoming programs will include:<text:s/>Chinese Musical Poetry, Antique Appraisals by Mark<text:s/><text:tab/>Moran, and a singing bird presentation. <text:s/>Adult book group, writer's group, and genealogy group</text:p>
      <text:p text:style-name="Standard"><text:tab/>will also be held.</text:p>
      <text:list text:style-name="LFO1" text:continue-numbering="tru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9">Mark Moran Fundraiser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Standard">Mark Moran will be conducting appraisals of antiques on Saturday<text:s/>August 8 at 11 a.m. Each item will be appraised for a fee of $15. <text:s/>Half of the money will be donated to the Blanchardville Library.</text:p>
      <text:p text:style-name="Standard"><text:tab/>b. Circulation, PC Usage, and Library Visit Statistics</text:p>
      <text:p text:style-name="Standard"><text:tab/>Kyrie reported that there was an increase in Library circulation, Library Visits, and PC usage</text:p>
      <text:p text:style-name="Standard"><text:tab/>from May to June.</text:p>
      <text:p text:style-name="Standard"><text:tab/>c. Policies</text:p>
      <text:p text:style-name="Standard">I. Strategic Plan</text:p>
      <text:p text:style-name="Standard">A strategic plan for future growth of the Blanchardville Library was discussed. No action <text:s/>was taken at this time.</text:p>
      <text:p text:style-name="Standard"><text:tab/>d. Discussion of Open Hours</text:p>
      <text:p text:style-name="Standard"><text:tab/>Discussion was held about current and future library hours. <text:s/>No action was taken at this time.</text:p>
      <text:p text:style-name="Standard"><text:tab/>e. Grant updates</text:p>
      <text:list text:style-name="LFO2" text:continue-numbering="true">
        <text:list-item>
          <text:list>
            <text:list-item>
              <text:list>
                <text:list-item>
                  <text:list>
                    <text:list-item>
                      <text:list>
                        <text:list-item>
                          <text:p text:style-name="P10">Kwik Trip $125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</text:list>
      <text:p text:style-name="Standard"><text:tab/><text:tab/><text:tab/>The Kwik Trip grant was used to provide $5 gift certificates as prizes for the</text:p>
      <text:p text:style-name="Standard"><text:tab/><text:tab/><text:tab/>summer reading program.</text:p>
      <text:p text:style-name="P11"/>
      <text:p text:style-name="Standard">Steele moved and Tesch seconded to put the $315 from the plant sale in the Swift Endowment Fund. The motion passed 4-0. Tesch will write a thank you note to the Nelsons.</text:p>
      <text:p text:style-name="P12"/>
      <text:p text:style-name="Standard">There was no update from the School Representative.</text:p>
      <text:p text:style-name="P13"/>
      <text:soft-page-break/>
      <text:p text:style-name="Standard">The next Library Board Meeting will be held on August 19 at 5:00 p.m.</text:p>
      <text:p text:style-name="P14"/>
      <text:p text:style-name="Standard">The<text:s/>meeting was adjourned at 5:46 p.m.</text:p>
      <text:p text:style-name="P15"/>
      <text:p text:style-name="P16"/>
      <text:p text:style-name="Standard"><text:tab/></text:p>
      <text:p text:style-name="P17"/>
      <text:p text:style-name="P18"/>
      <text:p text:style-name="P19"/>
      <text:p text:style-name="Standard"><text:tab/><text:tab/></text:p>
      <text:p text:style-name="P20"/>
      <text:p text:style-name="P21"/>
      <text:p text:style-name="P22"/>
      <text:p text:style-name="P23"/>
      <text:p text:style-name="P24"/>
      <text:p text:style-name="P25"/>
      <text:p text:style-name="P2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Times New Roman" style:font-name-asian="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" style:display-name="List" style:family="paragraph" style:parent-style-name="Textbody">
      <style:text-properties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page-layout style:name="PL0">
      <style:page-layout-properties fo:page-width="8.5in" fo:page-height="11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Tom Tesch</meta:initial-creator>
    <dc:creator>Blanchardville Director</dc:creator>
    <meta:creation-date>2026-08-13T22:17:00Z</meta:creation-date>
    <dc:date>2026-08-13T22:17:00Z</dc:date>
    <meta:template xlink:href="Normal" xlink:type="simple"/>
    <meta:editing-cycles>2</meta:editing-cycles>
    <meta:editing-duration>PT0S</meta:editing-duration>
    <meta:document-statistic meta:page-count="2" meta:paragraph-count="4" meta:word-count="345" meta:character-count="2309" meta:row-count="16" meta:non-whitespace-character-count="1968"/>
  </office:meta>
</office:document-meta>
</file>